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/>
    </style:style>
    <style:style style:name="TableColumn5" style:family="table-column">
      <style:table-column-properties style:column-width="0.5041in" style:use-optimal-column-width="false"/>
    </style:style>
    <style:style style:name="TableColumn6" style:family="table-column">
      <style:table-column-properties style:column-width="0.7305in" style:use-optimal-column-width="false"/>
    </style:style>
    <style:style style:name="TableColumn7" style:family="table-column">
      <style:table-column-properties style:column-width="1.7722in" style:use-optimal-column-width="false"/>
    </style:style>
    <style:style style:name="TableColumn8" style:family="table-column">
      <style:table-column-properties style:column-width="0.7875in" style:use-optimal-column-width="false"/>
    </style:style>
    <style:style style:name="TableColumn9" style:family="table-column">
      <style:table-column-properties style:column-width="3.025in" style:use-optimal-column-width="false"/>
    </style:style>
    <style:style style:name="TableColumn10" style:family="table-column">
      <style:table-column-properties style:column-width="0.7152in" style:use-optimal-column-width="false"/>
    </style:style>
    <style:style style:name="Table4" style:family="table">
      <style:table-properties style:width="7.5347in" fo:margin-left="0in" table:align="center"/>
    </style:style>
    <style:style style:name="TableRow11" style:family="table-row">
      <style:table-row-properties style:min-row-height="0.2409in" style:use-optimal-row-height="false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style:font-name-complex="Times New Roman" fo:font-size="10pt" style:font-size-asian="10pt" style:font-size-complex="10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style:font-name-complex="Times New Roman" fo:font-size="10pt" style:font-size-asian="10pt" style:font-size-complex="10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style:font-name-complex="Times New Roman" fo:font-size="10pt" style:font-size-asian="10pt" style:font-size-complex="10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style:font-name-complex="Times New Roman" fo:font-size="10pt" style:font-size-asian="10pt" style:font-size-complex="10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style:font-name-complex="Times New Roman" fo:font-size="10pt" style:font-size-asian="10pt" style:font-size-complex="10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style:font-name-complex="Times New Roman" fo:font-size="10pt" style:font-size-asian="10pt" style:font-size-complex="10pt"/>
    </style:style>
    <style:style style:name="TableRow24" style:family="table-row">
      <style:table-row-properties style:min-row-height="6.027in" style:use-optimal-row-height="false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 style:line-height-at-least="0.1388in"/>
      <style:text-properties style:font-name="標楷體" style:font-name-asian="標楷體" style:font-name-complex="Times New Roman" fo:font-size="10pt" style:font-size-asian="10pt" style:font-size-complex="10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 style:line-height-at-least="0.1388in"/>
      <style:text-properties style:font-name="標楷體" style:font-name-asian="標楷體" style:font-name-complex="Times New Roman" fo:font-size="10pt" style:font-size-asian="10pt" style:font-size-complex="10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line-height-at-least="0.1388in"/>
    </style:style>
    <style:style style:name="T31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32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T33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34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T35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36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39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40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line-height-at-least="0.1388in"/>
    </style:style>
    <style:style style:name="T44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清單段落" style:list-style-name="LFO1" style:family="paragraph">
      <style:paragraph-properties style:line-height-at-least="0.1388in" fo:margin-left="0.25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48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P49" style:parent-style-name="清單段落" style:list-style-name="LFO1" style:family="paragraph">
      <style:paragraph-properties style:line-height-at-least="0.1388in" fo:margin-left="0.25in">
        <style:tab-stops/>
      </style:paragraph-properties>
      <style:text-properties style:font-name="標楷體" style:font-name-asian="標楷體" style:font-name-complex="細明體" fo:font-size="10pt" style:font-size-asian="10pt" style:font-size-complex="10pt"/>
    </style:style>
    <style:style style:name="P50" style:parent-style-name="清單段落" style:list-style-name="LFO1" style:family="paragraph">
      <style:paragraph-properties style:line-height-at-least="0.1388in" fo:margin-left="0.25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P54" style:parent-style-name="清單段落" style:list-style-name="LFO1" style:family="paragraph">
      <style:paragraph-properties style:line-height-at-least="0.1388in" fo:margin-left="0.25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P56" style:parent-style-name="清單段落" style:list-style-name="LFO1" style:family="paragraph">
      <style:paragraph-properties style:line-height-at-least="0.1388in" fo:margin-left="0.25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P60" style:parent-style-name="清單段落" style:list-style-name="LFO1" style:family="paragraph">
      <style:paragraph-properties style:line-height-at-least="0.1388in" fo:margin-left="0.25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P62" style:parent-style-name="清單段落" style:list-style-name="LFO1" style:family="paragraph">
      <style:paragraph-properties style:line-height-at-least="0.1388in" fo:margin-left="0.25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style:font-name-complex="細明體" fo:font-size="10pt" style:font-size-asian="10pt" style:font-size-complex="10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line-height-at-least="0.1388in"/>
      <style:text-properties style:font-name="標楷體" style:font-name-asian="標楷體" style:font-name-complex="Times New Roman" fo:font-size="10pt" style:font-size-asian="10pt" style:font-size-complex="10pt"/>
    </style:style>
    <style:style style:name="P70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71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72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73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74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paragraph-properties fo:text-indent="0.25in"/>
    </style:style>
    <style:style style:name="T7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深耕計畫1-5關鍵能力:問題解決衡量方式之質性資料衡量說明及訪談大綱例舉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面向</text:p>
          </table:table-cell>
          <table:table-cell table:style-name="TableCell14">
            <text:p text:style-name="P15">關鍵能力</text:p>
          </table:table-cell>
          <table:table-cell table:style-name="TableCell16">
            <text:p text:style-name="P17">政策說明</text:p>
          </table:table-cell>
          <table:table-cell table:style-name="TableCell18">
            <text:p text:style-name="P19">績效指標</text:p>
          </table:table-cell>
          <table:table-cell table:style-name="TableCell20">
            <text:p text:style-name="P21">指標參考說明</text:p>
          </table:table-cell>
          <table:table-cell table:style-name="TableCell22">
            <text:p text:style-name="P23">衡量方式</text:p>
          </table:table-cell>
        </table:table-row>
        <table:table-row table:style-name="TableRow24">
          <table:table-cell table:style-name="TableCell25">
            <text:p text:style-name="P26">產學合作連結</text:p>
          </table:table-cell>
          <table:table-cell table:style-name="TableCell27">
            <text:p text:style-name="P28">問題解決</text:p>
          </table:table-cell>
          <table:table-cell table:style-name="TableCell29">
            <text:p text:style-name="P30"><text:span text:style-name="T31">面對快速變遷的科技、產業與社會，知識學習應跳脫傳統的</text:span><text:span text:style-name="T32">學科知識教學模式、扣緊問題的解決，學校應引導學生參與高影響力實踐</text:span><text:span text:style-name="T33">(High-Impact Practices)</text:span><text:span text:style-name="T34">活動，例如總整課程</text:span><text:span text:style-name="T35">(Capstone Course)</text:span><text:span text:style-name="T36">、專題製作、實習或學習社群</text:span><text:span text:style-name="T37">(Learning</text:span><text:span text:style-name="T38"><text:s/></text:span><text:span text:style-name="T39">Communities)</text:span><text:span text:style-name="T40">等，結合真實情境協助學生整合學習過程所養成之知識與技能，進而培養問題解決、系統思考與協調</text:span><text:span text:style-name="T41">合作等能力</text:span></text:p>
          </table:table-cell>
          <table:table-cell table:style-name="TableCell42">
            <text:p text:style-name="P43"><text:span text:style-name="T44">學生問題解決能力提升及成效</text:span></text:p>
          </table:table-cell>
          <table:table-cell table:style-name="TableCell45">
            <text:list text:style-name="LFO1" text:continue-numbering="true">
              <text:list-item>
                <text:p text:style-name="P46"><text:span text:style-name="T47">規劃總整課程、專題製作課程</text:span><text:span text:style-name="T48">或實習課程，或以模組方式重新調整與統合現有課程，培養學生高層次思考能力。</text:span></text:p>
              </text:list-item>
              <text:list-item>
                <text:p text:style-name="P49">課程的進行重視以學習者為主體，教師則扮演協助、引導或鼓勵的角色，進而激發學生創造力。</text:p>
              </text:list-item>
              <text:list-item>
                <text:p text:style-name="P50"><text:span text:style-name="T51">強調從做中學(learning by doing)的教學精神，協助學生發現問題、分析問題、構思策略、執行與評估，透過自主學習活動，培養問題</text:span><text:span text:style-name="T52">解決能力</text:span><text:span text:style-name="T53">。</text:span></text:p>
              </text:list-item>
              <text:list-item>
                <text:p text:style-name="P54"><text:span text:style-name="T55">蒐集教學過程中學生的質量化回饋，結合小組合作的方式進行學習成效評量，營造有助問題解決能力養成的學習環境。</text:span></text:p>
              </text:list-item>
              <text:list-item>
                <text:p text:style-name="P56"><text:span text:style-name="T57">完善實習課程制度，包括校內法規制度、實習前輔導、徵才媒合、運作</text:span><text:span text:style-name="T58"><text:s/></text:span><text:span text:style-name="T59">督導、成效評估等，確保提供學生良好的實習環境。</text:span></text:p>
              </text:list-item>
              <text:list-item>
                <text:p text:style-name="P60"><text:span text:style-name="T61">培養學生在面對重大危機的挑戰例如自然災害、疫情、人為重大事件時，能獨立或連結周邊人事物進行同儕合作以解決問題。</text:span></text:p>
              </text:list-item>
              <text:list-item>
                <text:p text:style-name="P62"><text:span text:style-name="T63">可針對國家重點領域（半導體、人工智</text:span><text:span text:style-name="T64"><text:s/></text:span><text:span text:style-name="T65">慧、智慧製造、循環經濟、金融）與六大核心產業（資訊及數位、</text:span><text:span text:style-name="T66"><text:s/></text:span><text:span text:style-name="T67">資安卓越、臺灣精準健康、綠電及再生能源、國防及戰略、民生及戰備）深化產學合作機制。</text:span></text:p>
              </text:list-item>
            </text:list>
          </table:table-cell>
          <table:table-cell table:style-name="TableCell68">
            <text:p text:style-name="P69">學校因應彈性學制及學生職涯轉銜輔導機制(質性)</text:p>
          </table:table-cell>
        </table:table-row>
      </table:table>
      <text:p text:style-name="P70">訪談大綱</text:p>
      <text:list text:style-name="LFO2" text:continue-numbering="true">
        <text:list-item>
          <text:p text:style-name="P71">請談談修習完此學制之課程，對未來職涯的幫助?</text:p>
        </text:list-item>
        <text:list-item>
          <text:p text:style-name="P72">請談談參與此工作坊(或讀書會、研討會、專題製作、實習等活動)後對未來職涯的幫助?</text:p>
        </text:list-item>
        <text:list-item>
          <text:p text:style-name="P73">請談談參與此工作坊(或讀書會、研討會、專題製作、實習等活動)後對你(妳)專業領域的幫助?</text:p>
        </text:list-item>
        <text:list-item>
          <text:p text:style-name="P74">請談談參與此工作坊(或讀書會、研討會、專題製作、實習等活動)後，你(妳)覺得在專業領域中提升了那些技能?(ex.問題解決能力、系統思考、協調合作能力、創造力、實作能力、職場理解能力、執行力等)</text:p>
        </text:list-item>
      </text:list>
      <text:p text:style-name="P75"/>
      <text:p text:style-name="P76"><text:span text:style-name="T77">以上訪談大綱請依實際執行的綜整課程、自主學習課程、學成課程、工作坊、研討會、專業相關活動等對學生任選幾題進行訪談，做成紀錄，並附上相關照片以資佐證。每位訪談整理含相關活動說明及成果照片以3-5頁為原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新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298in" fo:margin-bottom="0.6888in" fo:margin-right="0.629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秉宸 吳</dc:creator>
    <meta:creation-date>2026-09-01T07:30:00Z</meta:creation-date>
    <dc:date>2026-09-01T07:30:00Z</dc:date>
    <meta:print-date>2023-05-08T08:35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6" meta:character-count="1046" meta:row-count="7" meta:non-whitespace-character-count="892"/>
  </office:meta>
</office:document-meta>
</file>