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902in" text:min-label-width="0.25in" text:list-level-position-and-space-mode="label-alignment">
          <style:list-level-label-alignment text:label-followed-by="listtab" fo:margin-left="0.6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P25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6pt"/>
    </style:style>
    <style:style style:name="TableColumn27" style:family="table-column">
      <style:table-column-properties style:column-width="1.8902in"/>
    </style:style>
    <style:style style:name="TableColumn28" style:family="table-column">
      <style:table-column-properties style:column-width="1.4229in"/>
    </style:style>
    <style:style style:name="TableColumn29" style:family="table-column">
      <style:table-column-properties style:column-width="1.0215in"/>
    </style:style>
    <style:style style:name="TableColumn30" style:family="table-column">
      <style:table-column-properties style:column-width="2.95in"/>
    </style:style>
    <style:style style:name="Table26" style:family="table">
      <style:table-properties style:width="7.2847in" fo:margin-left="0.075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5" style:parent-style-name="預設段落字型" style:family="text">
      <style:text-properties style:font-name="Wingdings 2" style:font-name-asian="Wingdings 2" style:font-name-complex="Wingdings 2" fo:color="#000000"/>
    </style:style>
    <style:style style:name="T36" style:parent-style-name="預設段落字型" style:family="text">
      <style:text-properties style:font-name-asian="標楷體" fo:color="#000000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-asian="標楷體" fo:color="#000000"/>
    </style:style>
    <style:style style:name="T40" style:parent-style-name="預設段落字型" style:family="text">
      <style:text-properties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-asian="標楷體" fo:color="#000000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left="-0.1319in">
        <style:tab-stops/>
      </style:paragraph-properties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-asian="標楷體" fo:color="#000000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left="-0.1319in">
        <style:tab-stops/>
      </style:paragraph-properties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-asian="標楷體" fo:color="#000000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margin-left="-0.1319in">
        <style:tab-stops/>
      </style:paragraph-properties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 fo:font-weight="bold" style:font-weight-asian="bold"/>
    </style:style>
    <style:style style:name="T82" style:parent-style-name="預設段落字型" style:family="text">
      <style:text-properties style:font-name-asian="標楷體" fo:font-weight="bold" style:font-weight-asian="bold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-asian="標楷體" fo:font-weight="bold" style:font-weight-asian="bold" fo:color="#000000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left="-0.1319in">
        <style:tab-stops/>
      </style:paragraph-properties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 fo:font-weight="bold" style:font-weight-asian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-asian="標楷體" fo:color="#000000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text-properties style:font-name-asian="標楷體" fo:color="#000000"/>
    </style:style>
    <style:style style:name="P99" style:parent-style-name="內文" style:family="paragraph">
      <style:text-properties style:font-name-asian="標楷體" fo:color="#000000"/>
    </style:style>
    <style:style style:name="P100" style:parent-style-name="內文" style:family="paragraph">
      <style:paragraph-properties style:snap-to-layout-grid="false"/>
    </style:style>
    <style:style style:name="T101" style:parent-style-name="預設段落字型" style:family="text">
      <style:text-properties style:font-name-asian="標楷體" fo:color="#C00000" fo:font-size="9pt" style:font-size-asian="9pt"/>
    </style:style>
    <style:style style:name="T102" style:parent-style-name="預設段落字型" style:family="text">
      <style:text-properties style:font-name-asian="標楷體" fo:color="#C00000" fo:font-size="9pt" style:font-size-asian="9pt"/>
    </style:style>
    <style:style style:name="T103" style:parent-style-name="預設段落字型" style:family="text">
      <style:text-properties style:font-name-asian="標楷體" fo:color="#C00000" fo:font-size="9pt" style:font-size-asian="9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-asian="標楷體" fo:color="#000000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-asian="標楷體" fo:color="#000000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-asian="標楷體" fo:color="#000000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left="-0.1319in">
        <style:tab-stops/>
      </style:paragraph-properties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font-weight="bold" style:font-weight-asian="bold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text-properties style:font-name-asian="標楷體" fo:color="#000000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text-properties style:font-name-asian="標楷體" fo:color="#000000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text-properties style:font-name-asian="標楷體" fo:color="#000000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text-properties style:font-name-asian="標楷體" fo:color="#000000"/>
    </style:style>
    <style:style style:name="P143" style:parent-style-name="內文" style:family="paragraph">
      <style:paragraph-properties fo:text-align="center"/>
      <style:text-properties style:font-name-asian="標楷體" fo:color="#000000"/>
    </style:style>
    <style:style style:name="P144" style:parent-style-name="內文" style:family="paragraph">
      <style:text-properties style:font-name-asian="標楷體" fo:color="#000000"/>
    </style:style>
    <style:style style:name="TableRow145" style:family="table-row">
      <style:table-row-properties style:min-row-height="0.2256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list-style-name="LFO10" style:family="paragraph">
      <style:paragraph-properties style:snap-to-layout-grid="false" fo:margin-left="0.1513in" fo:text-indent="-0.1979in">
        <style:tab-stops/>
      </style:paragraph-properties>
      <style:text-properties style:font-name-asian="標楷體" fo:font-weight="bold" style:font-weight-asian="bold" fo:color="#000000"/>
    </style:style>
    <style:style style:name="P150" style:parent-style-name="內文" style:list-style-name="LFO11" style:family="paragraph">
      <style:paragraph-properties style:snap-to-layout-grid="false" fo:margin-left="0.384in" fo:text-indent="-0.2354in">
        <style:tab-stops/>
      </style:paragraph-properties>
      <style:text-properties style:font-name-asian="標楷體" fo:color="#000000"/>
    </style:style>
    <style:style style:name="P151" style:parent-style-name="內文" style:family="paragraph">
      <style:paragraph-properties style:snap-to-layout-grid="false" fo:margin-left="0.7472in" fo:text-indent="-0.3041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-asian="標楷體" fo:color="#000000"/>
    </style:style>
    <style:style style:name="P154" style:parent-style-name="內文" style:family="paragraph">
      <style:paragraph-properties style:snap-to-layout-grid="false" fo:margin-left="0.7472in" fo:text-indent="-0.3041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-asian="標楷體" fo:color="#000000"/>
    </style:style>
    <style:style style:name="T157" style:parent-style-name="預設段落字型" style:family="text">
      <style:text-properties style:font-name-asian="標楷體" fo:color="#000000"/>
    </style:style>
    <style:style style:name="T158" style:parent-style-name="預設段落字型" style:family="text">
      <style:text-properties style:font-name-asian="標楷體" fo:color="#000000"/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color="#C00000" fo:font-size="9pt" style:font-size-asian="9pt"/>
    </style:style>
    <style:style style:name="T163" style:parent-style-name="預設段落字型" style:family="text">
      <style:text-properties style:font-name-asian="標楷體" fo:color="#C00000" fo:font-size="9pt" style:font-size-asian="9pt"/>
    </style:style>
    <style:style style:name="T164" style:parent-style-name="預設段落字型" style:family="text">
      <style:text-properties style:font-name-asian="標楷體" fo:color="#C00000" fo:font-size="9pt" style:font-size-asian="9pt"/>
    </style:style>
    <style:style style:name="P165" style:parent-style-name="內文" style:list-style-name="LFO11" style:family="paragraph">
      <style:paragraph-properties style:snap-to-layout-grid="false" fo:margin-left="0.384in" fo:text-indent="-0.2354in">
        <style:tab-stops/>
      </style:paragraph-properties>
    </style:style>
    <style:style style:name="T166" style:parent-style-name="預設段落字型" style:family="text">
      <style:text-properties style:font-name-asian="標楷體" fo:color="#000000"/>
    </style:style>
    <style:style style:name="T167" style:parent-style-name="預設段落字型" style:family="text">
      <style:text-properties style:font-name-asian="標楷體" fo:color="#000000"/>
    </style:style>
    <style:style style:name="T168" style:parent-style-name="預設段落字型" style:family="text">
      <style:text-properties style:font-name-asian="標楷體" fo:font-weight="bold" style:font-weight-asian="bold" fo:color="#000000"/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/>
    </style:style>
    <style:style style:name="P171" style:parent-style-name="內文" style:family="paragraph">
      <style:paragraph-properties style:snap-to-layout-grid="false" fo:margin-left="0.384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/>
    </style:style>
    <style:style style:name="T180" style:parent-style-name="預設段落字型" style:family="text">
      <style:text-properties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fo:color="#000000"/>
    </style:style>
    <style:style style:name="P184" style:parent-style-name="內文" style:list-style-name="LFO10" style:family="paragraph">
      <style:paragraph-properties style:snap-to-layout-grid="false" fo:margin-left="0.1513in" fo:text-indent="-0.1979in">
        <style:tab-stops/>
      </style:paragraph-properties>
      <style:text-properties style:font-name-asian="標楷體" fo:font-weight="bold" style:font-weight-asian="bold" fo:color="#000000"/>
    </style:style>
    <style:style style:name="P185" style:parent-style-name="內文" style:family="paragraph">
      <style:paragraph-properties style:snap-to-layout-grid="false" fo:margin-left="0.1583in">
        <style:tab-stops/>
      </style:paragraph-properties>
      <style:text-properties style:font-name-asian="標楷體" fo:color="#000000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margin-left="-0.1319in">
        <style:tab-stops/>
      </style:paragraph-properties>
    </style:style>
    <style:style style:name="T189" style:parent-style-name="預設段落字型" style:family="text">
      <style:text-properties style:font-name-asian="標楷體" fo:color="#000000"/>
    </style:style>
    <style:style style:name="T190" style:parent-style-name="預設段落字型" style:family="text">
      <style:text-properties style:font-name-asian="標楷體" fo:color="#000000"/>
    </style:style>
    <style:style style:name="T191" style:parent-style-name="預設段落字型" style:family="text">
      <style:text-properties style:font-name-asian="標楷體" fo:color="#000000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 fo:color="#000000"/>
    </style:style>
    <style:style style:name="T194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195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196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197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198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199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200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ableRow201" style:family="table-row">
      <style:table-row-properties style:min-row-height="2.0291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margin-left="0.025in" fo:text-indent="-0.025in">
        <style:tab-stops/>
      </style:paragraph-properties>
      <style:text-properties style:font-name-asian="標楷體" fo:color="#000000"/>
    </style:style>
    <style:style style:name="P204" style:parent-style-name="內文" style:family="paragraph">
      <style:text-properties style:font-name-asian="標楷體"/>
    </style:style>
    <style:style style:name="P205" style:parent-style-name="內文" style:family="paragraph">
      <style:paragraph-properties fo:break-before="page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 fo:font-weight="bold" style:font-weight-asian="bold" fo:background-color="#FFFF00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P216" style:parent-style-name="內文" style:list-style-name="LFO14" style:family="paragraph">
      <style:paragraph-properties fo:margin-left="0.1972in" fo:text-indent="-0.1972in">
        <style:tab-stops/>
      </style:paragraph-properties>
      <style:text-properties style:font-name-asian="標楷體"/>
    </style:style>
    <style:style style:name="P217" style:parent-style-name="內文" style:list-style-name="LFO14" style:family="paragraph">
      <style:paragraph-properties fo:margin-left="0.1972in" fo:text-indent="-0.1972in">
        <style:tab-stops/>
      </style:paragraph-properties>
      <style:text-properties style:font-name-asian="標楷體"/>
    </style:style>
    <style:style style:name="P218" style:parent-style-name="內文" style:list-style-name="LFO14" style:family="paragraph">
      <style:paragraph-properties fo:margin-left="0.1972in" fo:text-indent="-0.1972in">
        <style:tab-stops/>
      </style:paragraph-properties>
      <style:text-properties style:font-name-asian="標楷體"/>
    </style:style>
    <style:style style:name="P219" style:parent-style-name="內文" style:list-style-name="LFO14" style:family="paragraph">
      <style:paragraph-properties fo:margin-left="0.1972in" fo:text-indent="-0.1972in">
        <style:tab-stops/>
      </style:paragraph-properties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 fo:font-weight="bold" style:font-weight-asian="bold" fo:color="#FF0000"/>
    </style:style>
    <style:style style:name="T227" style:parent-style-name="預設段落字型" style:family="text">
      <style:text-properties style:font-name-asian="標楷體" fo:font-weight="bold" style:font-weight-asian="bold" fo:color="#FF0000"/>
    </style:style>
    <style:style style:name="T228" style:parent-style-name="預設段落字型" style:family="text">
      <style:text-properties style:font-name-asian="標楷體" fo:font-weight="bold" style:font-weight-asian="bold" fo:color="#FF0000"/>
    </style:style>
    <style:style style:name="T229" style:parent-style-name="預設段落字型" style:family="text">
      <style:text-properties style:font-name-asian="標楷體" fo:font-weight="bold" style:font-weight-asian="bold" fo:color="#FF0000"/>
    </style:style>
    <style:style style:name="T230" style:parent-style-name="預設段落字型" style:family="text">
      <style:text-properties style:font-name-asian="標楷體"/>
    </style:style>
    <style:style style:name="P231" style:parent-style-name="內文" style:list-style-name="LFO14" style:family="paragraph">
      <style:paragraph-properties fo:margin-left="0.1972in" fo:text-indent="-0.1972in">
        <style:tab-stops/>
      </style:paragraph-properties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 fo:font-weight="bold" style:font-weight-asian="bold" fo:color="#FF0000"/>
    </style:style>
    <style:style style:name="T234" style:parent-style-name="預設段落字型" style:family="text">
      <style:text-properties style:font-name-asian="標楷體" fo:font-weight="bold" style:font-weight-asian="bold" fo:color="#FF0000"/>
    </style:style>
    <style:style style:name="T235" style:parent-style-name="預設段落字型" style:family="text">
      <style:text-properties style:font-name-asian="標楷體" fo:font-weight="bold" style:font-weight-asian="bold" fo:color="#FF0000"/>
    </style:style>
    <style:style style:name="T236" style:parent-style-name="預設段落字型" style:family="text">
      <style:text-properties style:font-name-asian="標楷體" fo:font-weight="bold" style:font-weight-asian="bold" fo:color="#FF0000"/>
    </style:style>
    <style:style style:name="T237" style:parent-style-name="預設段落字型" style:family="text">
      <style:text-properties style:font-name-asian="標楷體" fo:font-weight="bold" style:font-weight-asian="bold" fo:color="#FF0000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P284" style:parent-style-name="內文" style:list-style-name="LFO14" style:family="paragraph">
      <style:paragraph-properties fo:margin-left="0.1972in" fo:text-indent="-0.1972in">
        <style:tab-stops/>
      </style:paragraph-properties>
    </style:style>
    <style:style style:name="T285" style:parent-style-name="預設段落字型" style:family="text">
      <style:text-properties style:font-name-asian="標楷體" fo:font-weight="bold" style:font-weight-asian="bold" fo:color="#FF0000"/>
    </style:style>
    <style:style style:name="T286" style:parent-style-name="預設段落字型" style:family="text">
      <style:text-properties style:font-name-asian="標楷體" fo:font-weight="bold" style:font-weight-asian="bold" fo:color="#FF0000"/>
    </style:style>
    <style:style style:name="T287" style:parent-style-name="預設段落字型" style:family="text">
      <style:text-properties style:font-name-asian="標楷體" fo:font-weight="bold" style:font-weight-asian="bold" fo:color="#FF0000"/>
    </style:style>
    <style:style style:name="T288" style:parent-style-name="預設段落字型" style:family="text">
      <style:text-properties style:font-name-asian="標楷體" fo:font-weight="bold" style:font-weight-asian="bold" fo:color="#FF0000"/>
    </style:style>
    <style:style style:name="T289" style:parent-style-name="預設段落字型" style:family="text">
      <style:text-properties style:font-name-asian="標楷體" fo:font-weight="bold" style:font-weight-asian="bold" fo:color="#FF0000"/>
    </style:style>
    <style:style style:name="T290" style:parent-style-name="預設段落字型" style:family="text">
      <style:text-properties style:font-name-asian="標楷體" fo:font-weight="bold" style:font-weight-asian="bold" fo:color="#FF0000"/>
    </style:style>
    <style:style style:name="T291" style:parent-style-name="預設段落字型" style:family="text">
      <style:text-properties style:font-name-asian="標楷體" fo:font-weight="bold" style:font-weight-asian="bold" fo:color="#FF0000"/>
    </style:style>
    <style:style style:name="T292" style:parent-style-name="預設段落字型" style:family="text">
      <style:text-properties style:font-name-asian="標楷體" fo:font-weight="bold" style:font-weight-asian="bold" fo:color="#FF0000"/>
    </style:style>
    <style:style style:name="T293" style:parent-style-name="預設段落字型" style:family="text">
      <style:text-properties style:font-name-asian="標楷體" fo:font-weight="bold" style:font-weight-asian="bold" fo:color="#FF0000"/>
    </style:style>
    <style:style style:name="T294" style:parent-style-name="預設段落字型" style:family="text">
      <style:text-properties style:font-name-asian="標楷體" fo:color="#FF0000"/>
    </style:style>
    <style:style style:name="P295" style:parent-style-name="內文" style:list-style-name="LFO14" style:family="paragraph">
      <style:paragraph-properties fo:margin-left="0.1972in" fo:text-indent="-0.1972in">
        <style:tab-stops/>
      </style:paragraph-properties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-asian="標楷體" fo:font-weight="bold" style:font-weight-asian="bold" fo:color="#FF0000"/>
    </style:style>
    <style:style style:name="T298" style:parent-style-name="預設段落字型" style:family="text">
      <style:text-properties style:font-name-asian="標楷體"/>
    </style:style>
    <style:style style:name="T299" style:parent-style-name="預設段落字型" style:family="text">
      <style:text-properties style:font-name-asian="標楷體" fo:font-weight="bold" style:font-weight-asian="bold" fo:color="#FF0000"/>
    </style:style>
    <style:style style:name="T300" style:parent-style-name="預設段落字型" style:family="text">
      <style:text-properties style:font-name-asian="標楷體"/>
    </style:style>
    <style:style style:name="P301" style:parent-style-name="內文" style:family="paragraph">
      <style:text-properties style:font-name-asian="標楷體"/>
    </style:style>
    <style:style style:name="T302" style:parent-style-name="預設段落字型" style:family="text">
      <style:text-properties style:font-name="Segoe UI Symbol" style:font-name-asian="標楷體" style:font-name-complex="Segoe UI Symbol" fo:background-color="#FFFF00"/>
    </style:style>
    <style:style style:name="T303" style:parent-style-name="預設段落字型" style:family="text">
      <style:text-properties style:font-name-asian="標楷體" fo:background-color="#FFFF00"/>
    </style:style>
    <style:style style:name="T304" style:parent-style-name="預設段落字型" style:family="text">
      <style:text-properties style:font-name-asian="標楷體" fo:background-color="#FFFF00"/>
    </style:style>
    <style:style style:name="T305" style:parent-style-name="預設段落字型" style:family="text">
      <style:text-properties style:font-name-asian="標楷體" fo:background-color="#FFFF00"/>
    </style:style>
    <style:style style:name="T306" style:parent-style-name="預設段落字型" style:family="text">
      <style:text-properties style:font-name-asian="標楷體" fo:background-color="#FFFF00"/>
    </style:style>
    <style:style style:name="T307" style:parent-style-name="預設段落字型" style:family="text">
      <style:text-properties style:font-name-asian="標楷體" fo:background-color="#FFFF00"/>
    </style:style>
    <style:style style:name="T308" style:parent-style-name="預設段落字型" style:family="text">
      <style:text-properties style:font-name-asian="標楷體" fo:background-color="#FFFF00"/>
    </style:style>
    <style:style style:name="T309" style:parent-style-name="預設段落字型" style:family="text">
      <style:text-properties style:font-name-asian="標楷體" fo:background-color="#FFFF00"/>
    </style:style>
    <style:style style:name="T310" style:parent-style-name="預設段落字型" style:family="text">
      <style:text-properties style:font-name-asian="標楷體" fo:background-color="#FFFF00"/>
    </style:style>
    <style:style style:name="T311" style:parent-style-name="預設段落字型" style:family="text">
      <style:text-properties style:font-name-asian="標楷體" fo:background-color="#FFFF00"/>
    </style:style>
    <style:style style:name="T312" style:parent-style-name="預設段落字型" style:family="text">
      <style:text-properties style:font-name-asian="標楷體" fo:background-color="#FFFF00"/>
    </style:style>
    <style:style style:name="T313" style:parent-style-name="預設段落字型" style:family="text">
      <style:text-properties style:font-name-asian="標楷體" fo:background-color="#FFFF00"/>
    </style:style>
    <style:style style:name="T314" style:parent-style-name="預設段落字型" style:family="text">
      <style:text-properties style:font-name-asian="標楷體" fo:background-color="#FFFF00"/>
    </style:style>
    <style:style style:name="T315" style:parent-style-name="預設段落字型" style:family="text">
      <style:text-properties style:font-name-asian="標楷體" fo:background-color="#FFFF00"/>
    </style:style>
    <style:style style:name="T316" style:parent-style-name="預設段落字型" style:family="text">
      <style:text-properties style:font-name-asian="標楷體" fo:background-color="#FFFF00"/>
    </style:style>
    <style:style style:name="T317" style:parent-style-name="預設段落字型" style:family="text">
      <style:text-properties style:font-name-asian="標楷體" fo:background-color="#FFFF00"/>
    </style:style>
    <style:style style:name="T318" style:parent-style-name="預設段落字型" style:family="text">
      <style:text-properties style:font-name="Segoe UI Symbol" style:font-name-asian="標楷體" style:font-name-complex="Segoe UI Symbol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OLE_LINK18"/><text:span text:style-name="T13">國立</text:span><text:span text:style-name="T14">中正</text:span><text:span text:style-name="T15">大學</text:span><text:bookmark-start text:name="OLE_LINK1"/><text:span text:style-name="T16">11</text:span><text:span text:style-name="T17">5</text:span><text:span text:style-name="T18">年</text:span><text:span text:style-name="T19">度</text:span><text:span text:style-name="T20">高等教育深耕</text:span><text:span text:style-name="T21">計畫</text:span><text:span text:style-name="T22">(</text:span><text:span text:style-name="T23">第一部分：主冊</text:span><text:span text:style-name="T24">)</text:span></text:p>
      <text:p text:style-name="P25">課程/活動成果紀錄表<text:bookmark-end text:name="OLE_LINK1"/>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bookmark-start text:name="OLE_LINK16"/><text:bookmark-end text:name="OLE_LINK18"/>面向計畫</text:p>
          </table:table-cell>
          <table:table-cell table:style-name="TableCell34" table:number-columns-spanned="3">
            <text:p text:style-name="內文"><text:span text:style-name="T35"></text:span><text:span text:style-name="T36">面向一</text:span><text:span text:style-name="T37"><text:s text:c="5"/></text:span><text:span text:style-name="T38">□</text:span><text:span text:style-name="T39">面向二</text:span><text:span text:style-name="T40"><text:s text:c="5"/></text:span><text:span text:style-name="T41">□</text:span><text:span text:style-name="T42">面向三</text:span><text:span text:style-name="T43"><text:s text:c="5"/></text:span><text:span text:style-name="T44">□</text:span><text:span text:style-name="T45">面向四</text:span><text:span text:style-name="T46"><text:s text:c="5"/></text:span><text:span text:style-name="T47">□</text:span><text:span text:style-name="T48">I</text:span><text:span text:style-name="T49">R</text:span>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子計畫編號(主)/名稱</text:p>
          </table:table-cell>
          <table:table-cell table:style-name="TableCell53" table:number-columns-spanned="3">
            <text:p text:style-name="P54">1-5<text:s/>創新育才最後一哩路-就業力與創業力之提升與實踐</text:p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<text:span text:style-name="T58">跨子計畫編號</text:span><text:span text:style-name="T59">(</text:span><text:span text:style-name="T60">從</text:span><text:span text:style-name="T61">)</text:span><text:span text:style-name="T62">/</text:span><text:span text:style-name="T63">名稱</text:span></text:p>
          </table:table-cell>
          <table:table-cell table:style-name="TableCell64" table:number-columns-spanned="3">
            <text:p text:style-name="P65">(無則免填)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<text:span text:style-name="T69">課程</text:span><text:span text:style-name="T70">/</text:span><text:span text:style-name="T71">活動</text:span><text:span text:style-name="T72">名稱</text:span>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課程</text:span><text:span text:style-name="T79">/</text:span><text:span text:style-name="T80">活動</text:span><text:span text:style-name="T81">日期</text:span><text:span text:style-name="T82">及時間</text:span>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<text:span text:style-name="T88">課程</text:span><text:span text:style-name="T89">/</text:span><text:span text:style-name="T90">活動</text:span><text:span text:style-name="T91">地點</text:span>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  <table:table-row table:style-name="TableRow94">
          <table:table-cell table:style-name="TableCell95">
            <text:p text:style-name="P96">課程/活動<text:line-break/>相關連結</text:p>
          </table:table-cell>
          <table:table-cell table:style-name="TableCell97" table:number-columns-spanned="3">
            <text:p text:style-name="P98">1.公告連結：</text:p>
            <text:p text:style-name="P99">2.討論專區：</text:p>
            <text:p text:style-name="P100"><text:span text:style-name="T101">(</text:span><text:span text:style-name="T102">請依性質增刪</text:span><text:span text:style-name="T103">)</text:span></text:p>
          </table:table-cell>
          <table:covered-table-cell/>
          <table:covered-table-cell/>
        </table:table-row>
        <table:table-row table:style-name="TableRow104">
          <table:table-cell table:style-name="TableCell105">
            <text:p text:style-name="P106">課程/活動<text:line-break/>參與對象</text:p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參加總人數</text:p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</table:table-row>
        <table:table-row table:style-name="TableRow114">
          <table:table-cell table:style-name="TableCell115">
            <text:p text:style-name="P116">符合之主軸工作項目</text:p>
          </table:table-cell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課程</text:span><text:span text:style-name="T123">/</text:span><text:span text:style-name="T124">活動</text:span><text:span text:style-name="T125"><text:s/></text:span><text:span text:style-name="T126">效益</text:span>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主辦單位</text:p>
          </table:table-cell>
          <table:table-cell table:style-name="TableCell132">
            <text:p text:style-name="P133"/>
          </table:table-cell>
          <table:table-cell table:style-name="TableCell134" table:number-rows-spanned="2">
            <text:p text:style-name="P135">聯絡人資訊</text:p>
          </table:table-cell>
          <table:table-cell table:style-name="TableCell136" table:number-rows-spanned="2">
            <text:p text:style-name="P137">姓名：<text:s text:c="9"/>分機：<text:s text:c="10"/></text:p>
          </table:table-cell>
        </table:table-row>
        <table:table-row table:style-name="TableRow138">
          <table:table-cell table:style-name="TableCell139">
            <text:p text:style-name="P140">協辦單位</text:p>
          </table:table-cell>
          <table:table-cell table:style-name="TableCell141">
            <text:p text:style-name="P142"/>
          </table:table-cell>
          <table:covered-table-cell>
            <text:p text:style-name="P143"/>
          </table:covered-table-cell>
          <table:covered-table-cell>
            <text:p text:style-name="P144"/>
          </table:covered-table-cell>
        </table:table-row>
        <table:table-row table:style-name="TableRow145">
          <table:table-cell table:style-name="TableCell146">
            <text:p text:style-name="P147">附件上傳說明</text:p>
          </table:table-cell>
          <table:table-cell table:style-name="TableCell148" table:number-columns-spanned="3">
            <text:list text:style-name="LFO10" text:continue-numbering="true">
              <text:list-item>
                <text:p text:style-name="P149">影音紀錄</text:p>
              </text:list-item>
            </text:list>
            <text:list text:style-name="LFO11" text:continue-numbering="true">
              <text:list-item>
                <text:p text:style-name="P150">影片檔(MP4)：</text:p>
              </text:list-item>
            </text:list>
            <text:p text:style-name="P151"><text:span text:style-name="T152">□</text:span><text:span text:style-name="T153">無</text:span></text:p>
            <text:p text:style-name="P154"><text:span text:style-name="T155">□</text:span><text:span text:style-name="T156">有，</text:span><text:span text:style-name="T157">已</text:span><text:span text:style-name="T158">上傳管考平</text:span><text:span text:style-name="T159">臺</text:span><text:span text:style-name="T160">，影片名稱：</text:span><text:span text:style-name="T161">　　　　</text:span><text:span text:style-name="T162">(</text:span><text:span text:style-name="T163">若有多個影片請加以編號</text:span><text:span text:style-name="T164">)</text:span></text:p>
            <text:list text:style-name="LFO11" text:continue-numbering="true">
              <text:list-item>
                <text:p text:style-name="P165"><text:span text:style-name="T166">照片檔</text:span><text:span text:style-name="T167">(</text:span><text:span text:style-name="T168">JPG</text:span><text:span text:style-name="T169">)</text:span><text:span text:style-name="T170">：</text:span></text:p>
              </text:list-item>
            </text:list>
            <text:p text:style-name="P171"><text:span text:style-name="T172">至</text:span><text:span text:style-name="T173">少</text:span><text:span text:style-name="T174">2</text:span><text:span text:style-name="T175">張，最多</text:span><text:span text:style-name="T176">4</text:span><text:span text:style-name="T177">張，且</text:span><text:span text:style-name="T178">已上傳原始檔至管考平臺</text:span><text:span text:style-name="T179">，</text:span><text:span text:style-name="T180">照片編號</text:span><text:span text:style-name="T181">及</text:span><text:span text:style-name="T182">說明如下</text:span><text:span text:style-name="T183">：</text:span></text:p>
            <text:list text:style-name="LFO10" text:continue-numbering="true">
              <text:list-item>
                <text:p text:style-name="P184">其他(請存為PDF檔，文件請編號並命名)</text:p>
              </text:list-item>
            </text:list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 table:number-columns-spanned="4">
            <text:p text:style-name="P188"><text:span text:style-name="T189">課程</text:span><text:span text:style-name="T190">/</text:span><text:span text:style-name="T191">活動</text:span><text:span text:style-name="T192">內容</text:span><text:span text:style-name="T193">說明</text:span><text:span text:style-name="T194">(</text:span><text:span text:style-name="T195">限以</text:span><text:span text:style-name="T196">1,000</text:span><text:span text:style-name="T197">字</text:span><text:span text:style-name="T198">內</text:span><text:span text:style-name="T199">描述</text:span><text:span text:style-name="T200">)</text:span>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</table:table-row>
      </table:table>
      <text:p text:style-name="P204"><text:bookmark-start text:name="_Hlk14857740"/><text:bookmark-end text:name="OLE_LINK16"/></text:p>
      <text:p text:style-name="P205"><text:bookmark-start text:name="_Hlk32480735"/><text:soft-page-break/><text:span text:style-name="T206">為利</text:span><text:span text:style-name="T207">評鑑委員審視及</text:span><text:span text:style-name="T208">檔案統一管理，請承辦人</text:span><text:span text:style-name="T209">（</text:span><text:span text:style-name="T210">或助理</text:span><text:span text:style-name="T211">）</text:span><text:span text:style-name="T212">依下列</text:span><text:span text:style-name="T213">注意事項</text:span><text:span text:style-name="T214">上傳計畫成果資料</text:span><text:span text:style-name="T215">：</text:span></text:p>
      <text:list text:style-name="LFO14" text:continue-numbering="true">
        <text:list-item>
          <text:p text:style-name="P216">請以課程/活動名稱建置資料夾，內置公告表/紀錄表，並請存為Word檔以利複製轉貼內文，其他文檔附件（諸如：活動計畫書、統計表或PPT檔案）可存為PDF檔。</text:p>
        </text:list-item>
        <text:list-item>
          <text:p text:style-name="P217">活動海報或照片，請選2至4張上傳JPG檔，請勿彙集成1份Word檔或PDF檔（會遭壓縮）。</text:p>
        </text:list-item>
        <text:list-item>
          <text:p text:style-name="P218">如有成果資料非屬課程/活動名稱者，亦可上傳以供評鑑委員考察計畫執行內容，此類無須填報公告表/紀錄表。</text:p>
        </text:list-item>
        <text:list-item>
          <text:p text:style-name="P219"><text:span text:style-name="T220">若有課程</text:span><text:span text:style-name="T221">/</text:span><text:span text:style-name="T222">活動係多數執行單位合辦</text:span><text:span text:style-name="T223">，或同一單位內分工多組合辦</text:span><text:span text:style-name="T224">，請自行</text:span><text:span text:style-name="T225">填寫</text:span><text:span text:style-name="T226">跨子計畫編號</text:span><text:span text:style-name="T227">（</text:span><text:span text:style-name="T228">從</text:span><text:span text:style-name="T229">）</text:span><text:span text:style-name="T230">。</text:span></text:p>
        </text:list-item>
        <text:list-item>
          <text:p text:style-name="P231"><text:span text:style-name="T232">課程如為</text:span><text:span text:style-name="T233">一個</text:span><text:span text:style-name="T234">學期</text:span><text:span text:style-name="T235">(18</text:span><text:span text:style-name="T236">堂課</text:span><text:span text:style-name="T237">)</text:span><text:span text:style-name="T238">者</text:span><text:span text:style-name="T239">，無須填寫活動公告表，請承辦人提醒授課教師</text:span><text:span text:style-name="T240">，成果紀錄</text:span><text:span text:style-name="T241">須有課堂拍照</text:span><text:span text:style-name="T242">（</text:span><text:span text:style-name="T243">至少</text:span><text:span text:style-name="T244">2</text:span><text:span text:style-name="T245">張</text:span><text:span text:style-name="T246">，請上傳原始</text:span><text:span text:style-name="T247">J</text:span><text:span text:style-name="T248">PG</text:span><text:span text:style-name="T249">檔</text:span><text:span text:style-name="T250">）</text:span><text:span text:style-name="T251">及</text:span><text:span text:style-name="T252">學期</text:span><text:span text:style-name="T253">授課時程表</text:span><text:span text:style-name="T254">（</text:span><text:span text:style-name="T255">非完整授課大綱</text:span><text:span text:style-name="T256">）</text:span><text:span text:style-name="T257">，上傳期限為本校行事曆訂定學期結束前</text:span><text:span text:style-name="T258">2</text:span><text:span text:style-name="T259">週</text:span><text:span text:style-name="T260">（</text:span><text:span text:style-name="T261">即</text:span><text:span text:style-name="T262">期末考週</text:span><text:span text:style-name="T263">）</text:span><text:span text:style-name="T264">內</text:span><text:span text:style-name="T265">，如有課堂錄影影片可上傳</text:span><text:span text:style-name="T266">（</text:span><text:span text:style-name="T267">請至少上傳</text:span><text:span text:style-name="T268">720P</text:span><text:span text:style-name="T269">以上畫質，檔案格式</text:span><text:span text:style-name="T270">MP4</text:span><text:span text:style-name="T271">）</text:span><text:span text:style-name="T272">，亦可提供作為深耕計畫年度成果影片素材；</text:span><text:span text:style-name="T273">如為寒</text:span><text:span text:style-name="T274">/</text:span><text:span text:style-name="T275">暑期微課程、階段性課程</text:span><text:span text:style-name="T276">（</text:span><text:span text:style-name="T277">如</text:span><text:span text:style-name="T278">TA</text:span><text:span text:style-name="T279">培訓課程</text:span><text:span text:style-name="T280">）</text:span><text:span text:style-name="T281">、週期性工作坊等，請同於前述</text:span><text:span text:style-name="T282">4</text:span><text:span text:style-name="T283">點辦理。</text:span></text:p>
        </text:list-item>
        <text:list-item>
          <text:p text:style-name="P284"><text:span text:style-name="T285">命名原則：（舉例）</text:span><text:span text:style-name="T286">1-</text:span><text:span text:style-name="T287">4</text:span><text:span text:style-name="T288">_1</text:span><text:span text:style-name="T289">12</text:span><text:span text:style-name="T290">0101_</text:span><text:span text:style-name="T291">活動名稱</text:span><text:span text:style-name="T292">成果紀錄</text:span><text:span text:style-name="T293">表</text:span><text:span text:style-name="T294">。</text:span></text:p>
        </text:list-item>
        <text:list-item>
          <text:p text:style-name="P295"><text:span text:style-name="T296">符合之</text:span><text:span text:style-name="T297">主軸工作項目及效益</text:span><text:span text:style-name="T298">可參考整</text:span><text:span text:style-name="T299">年度自評相關表單</text:span><text:span text:style-name="T300">。</text:span></text:p>
        </text:list-item>
      </text:list>
      <text:p text:style-name="P301"/>
      <text:p text:style-name="內文"><text:span text:style-name="T302">★</text:span><text:span text:style-name="T303">深耕計畫辦公室如已張貼完成之公告表</text:span><text:span text:style-name="T304">/</text:span><text:span text:style-name="T305">紀錄表，將於檔名前方打</text:span><text:span text:style-name="T306">v</text:span><text:span text:style-name="T307">，以供辨識。請勿擅將</text:span><text:span text:style-name="T308">v</text:span><text:span text:style-name="T309">移除</text:span><text:span text:style-name="T310">；如有上傳檔案錯置者，請於原檔案後方</text:span><text:span text:style-name="T311">加註</text:span><text:span text:style-name="T312">（</text:span><text:span text:style-name="T313">移動至何處</text:span><text:span text:style-name="T314">）</text:span><text:span text:style-name="T315">字</text:span><text:span text:style-name="T316">樣，請勿自行刪除</text:span><text:span text:style-name="T317">。</text:span></text:p>
      <text:p text:style-name="內文"><text:span text:style-name="T318">★</text:span><text:span text:style-name="T319">如有疑問請電洽深耕辦公室</text:span><text:span text:style-name="T320">11501-</text:span><text:span text:style-name="T321">11503</text:span><text:span text:style-name="T322">承辦人</text:span><text:span text:style-name="T323">確認，謝謝！</text:span><text:bookmark-end text:name="_Hlk14857740"/><text:bookmark-end text:name="_Hlk3248073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902in" text:min-label-width="0.25in" text:list-level-position-and-space-mode="label-alignment">
          <style:list-level-label-alignment text:label-followed-by="listtab" fo:margin-left="0.6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header>
        <text:p text:style-name="P2"><text:span text:style-name="T3">紀錄</text:span><text:span text:style-name="T4">表請於</text:span><text:span text:style-name="T5">課程</text:span><text:span text:style-name="T6">/</text:span><text:span text:style-name="T7">活動結束後</text:span><text:span text:style-name="T8">2</text:span><text:span text:style-name="T9">週</text:span><text:span text:style-name="T10">內</text:span><text:span text:style-name="T11">上傳</text:span><text:span text:style-name="T12">至管考平臺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嘉義大學98教學卓越計畫  活動計畫書</dc:title>
    <dc:description/>
    <dc:subject/>
    <meta:initial-creator>user</meta:initial-creator>
    <dc:creator>秉宸 吳</dc:creator>
    <meta:creation-date>2026-09-01T07:31:00Z</meta:creation-date>
    <dc:date>2026-09-01T07:31:00Z</dc:date>
    <meta:print-date>2021-04-21T02:58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65" meta:character-count="1107" meta:row-count="7" meta:non-whitespace-character-count="944"/>
  </office:meta>
</office:document-meta>
</file>